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paragraph-properties style:text-autospace="none" fo:line-height="0.4166in" fo:margin-left="0.5472in" fo:text-indent="-0.5472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" style:parent-style-name="內文" style:family="paragraph">
      <style:paragraph-properties style:text-autospace="none" fo:line-height="0.4166in" fo:margin-left="0.5472in" fo:text-indent="-0.5472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letter-spacing="0.0965in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letter-spacing="0.0013in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6" style:family="table-column">
      <style:table-column-properties style:column-width="0.3194in"/>
    </style:style>
    <style:style style:name="TableColumn17" style:family="table-column">
      <style:table-column-properties style:column-width="0.6479in"/>
    </style:style>
    <style:style style:name="TableColumn18" style:family="table-column">
      <style:table-column-properties style:column-width="0.6756in"/>
    </style:style>
    <style:style style:name="TableColumn19" style:family="table-column">
      <style:table-column-properties style:column-width="0.7604in"/>
    </style:style>
    <style:style style:name="TableColumn20" style:family="table-column">
      <style:table-column-properties style:column-width="0.6729in"/>
    </style:style>
    <style:style style:name="TableColumn21" style:family="table-column">
      <style:table-column-properties style:column-width="0.484in"/>
    </style:style>
    <style:style style:name="TableColumn22" style:family="table-column">
      <style:table-column-properties style:column-width="0.5923in"/>
    </style:style>
    <style:style style:name="TableColumn23" style:family="table-column">
      <style:table-column-properties style:column-width="0.6743in"/>
    </style:style>
    <style:style style:name="TableColumn24" style:family="table-column">
      <style:table-column-properties style:column-width="0.6479in"/>
    </style:style>
    <style:style style:name="TableColumn25" style:family="table-column">
      <style:table-column-properties style:column-width="0.7013in"/>
    </style:style>
    <style:style style:name="TableColumn26" style:family="table-column">
      <style:table-column-properties style:column-width="0.6125in"/>
    </style:style>
    <style:style style:name="Table15" style:family="table">
      <style:table-properties style:width="6.7888in" fo:margin-left="0in" table:align="center"/>
    </style:style>
    <style:style style:name="TableRow27" style:family="table-row">
      <style:table-row-properties style:min-row-height="0.487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2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2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4" style:family="table-row">
      <style:table-row-properties style:min-row-height="0.4875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7" style:family="table-row">
      <style:table-row-properties style:min-row-height="0.4875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80" style:family="table-row">
      <style:table-row-properties style:min-row-height="0.4875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03" style:family="table-row">
      <style:table-row-properties style:min-row-height="0.4875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26" style:family="table-row">
      <style:table-row-properties style:min-row-height="0.4875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49" style:family="table-row">
      <style:table-row-properties style:min-row-height="0.4875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72" style:family="table-row">
      <style:table-row-properties style:min-row-height="0.4875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95" style:family="table-row">
      <style:table-row-properties style:min-row-height="0.4875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18" style:family="table-row">
      <style:table-row-properties style:min-row-height="0.4875i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41" style:family="table-row">
      <style:table-row-properties style:min-row-height="0.4875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64" style:family="table-row">
      <style:table-row-properties style:min-row-height="0.4875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87" style:family="table-row">
      <style:table-row-properties style:min-row-height="0.4875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10" style:family="table-row">
      <style:table-row-properties style:min-row-height="0.4875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33" style:family="table-row">
      <style:table-row-properties style:min-row-height="0.4875i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56" style:family="table-row">
      <style:table-row-properties style:min-row-height="0.4875in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79" style:family="table-row">
      <style:table-row-properties style:min-row-height="0.4875in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中國醫藥大學114學年度院際盃桌球錦標賽報名表</text:p>
      <text:p text:style-name="P2"><text:span text:style-name="T3">單位</text:span><text:span text:style-name="T4">(</text:span><text:span text:style-name="T5">學院</text:span><text:span text:style-name="T6">):____________________<text:s/></text:span></text:p>
      <text:p text:style-name="P7"><text:span text:style-name="T8">聯絡</text:span><text:span text:style-name="T9">人</text:span><text:span text:style-name="T10">:</text:span><text:span text:style-name="T11"><text:s text:c="22"/></text:span><text:span text:style-name="T12"><text:s text:c="6"/></text:span><text:span text:style-name="T13">聯絡電話</text:span><text:span text:style-name="T14">:____________________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 table:number-columns-spanned="5">
            <text:p text:style-name="P31">A隊</text:p>
          </table:table-cell>
          <table:covered-table-cell/>
          <table:covered-table-cell/>
          <table:covered-table-cell/>
          <table:covered-table-cell/>
          <table:table-cell table:style-name="TableCell32" table:number-columns-spanned="5">
            <text:p text:style-name="P33">B隊</text:p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>系級</text:p>
          </table:table-cell>
          <table:table-cell table:style-name="TableCell39">
            <text:p text:style-name="P40">學號</text:p>
          </table:table-cell>
          <table:table-cell table:style-name="TableCell41">
            <text:p text:style-name="P42">姓名</text:p>
          </table:table-cell>
          <table:table-cell table:style-name="TableCell43">
            <text:p text:style-name="P44">桌球校隊請打勾</text:p>
          </table:table-cell>
          <table:table-cell table:style-name="TableCell45">
            <text:p text:style-name="P46">女生請打勾</text:p>
          </table:table-cell>
          <table:table-cell table:style-name="TableCell47">
            <text:p text:style-name="P48">系級</text:p>
          </table:table-cell>
          <table:table-cell table:style-name="TableCell49">
            <text:p text:style-name="P50">學號</text:p>
          </table:table-cell>
          <table:table-cell table:style-name="TableCell51">
            <text:p text:style-name="P52">姓名</text:p>
          </table:table-cell>
          <table:table-cell table:style-name="TableCell53">
            <text:p text:style-name="P54">桌球校隊請打勾</text:p>
          </table:table-cell>
          <table:table-cell table:style-name="TableCell55">
            <text:p text:style-name="P56">女生請打勾</text:p>
          </table:table-cell>
        </table:table-row>
        <table:table-row table:style-name="TableRow57">
          <table:table-cell table:style-name="TableCell58">
            <text:p text:style-name="P59">1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2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3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4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5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6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7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8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9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10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11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12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13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14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15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4-04-03T07:54:00Z</meta:creation-date>
    <dc:date>2026-03-26T02:06:00Z</dc:date>
    <meta:template xlink:href="Normal" xlink:type="simple"/>
    <meta:editing-cycles>5</meta:editing-cycles>
    <meta:editing-duration>PT480S</meta:editing-duration>
    <meta:document-statistic meta:page-count="1" meta:paragraph-count="1" meta:word-count="55" meta:character-count="368" meta:row-count="2" meta:non-whitespace-character-count="314"/>
  </office:meta>
</office:document-meta>
</file>